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Poppins SemiBold" svg:font-family="Poppins SemiBold" style:font-family-generic="system" style:font-pitch="variable" svg:panose-1="0 0 7 0 0 0 0 0 0 0"/>
    <style:font-face style:name="Yu Gothic Light" svg:font-family="Yu Gothic Light" style:font-family-generic="swiss" style:font-pitch="variable" svg:panose-1="2 11 3 0 0 0 0 0 0 0"/>
    <style:font-face style:name="Poppins Medium" svg:font-family="Poppins Medium" style:font-family-generic="system" style:font-pitch="variable" svg:panose-1="0 0 6 0 0 0 0 0 0 0"/>
    <style:font-face style:name="Times New Roman" svg:font-family="Times New Roman" style:font-family-generic="roman" style:font-pitch="variable" svg:panose-1="2 2 6 3 5 4 5 2 3 4"/>
    <style:font-face style:name="Poppins Light" svg:font-family="Poppins Light" style:font-family-generic="system" style:font-pitch="variable" svg:panose-1="0 0 4 0 0 0 0 0 0 0"/>
    <style:font-face style:name="Poppins" svg:font-family="Poppins" style:font-family-generic="system" style:font-pitch="variable" svg:panose-1="0 0 5 0 0 0 0 0 0 0"/>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6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6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1">
      <text:list-level-style-number text:level="1" style:num-suffix="." style:num-list-format-name="NLF0" style:num-format="1">
        <style:list-level-properties text:space-before="0.4472in" text:min-label-width="0.25in" text:list-level-position-and-space-mode="label-alignment">
          <style:list-level-label-alignment text:label-followed-by="listtab" fo:margin-left="0.6972in" fo:text-indent="-0.25in"/>
        </style:list-level-properties>
      </text:list-level-style-number>
      <text:list-level-style-number text:level="2" style:num-suffix="." style:num-list-format-name="NLF0" style:num-format="a" style:num-letter-sync="true">
        <style:list-level-properties text:space-before="0.9472in" text:min-label-width="0.25in" text:list-level-position-and-space-mode="label-alignment">
          <style:list-level-label-alignment text:label-followed-by="listtab" fo:margin-left="1.1972in" fo:text-indent="-0.25in"/>
        </style:list-level-properties>
      </text:list-level-style-number>
      <text:list-level-style-number text:level="3" style:num-suffix="." style:num-list-format-name="NLF0" style:num-format="i">
        <style:list-level-properties fo:text-align="end" text:space-before="1.5722in" text:min-label-width="0.125in" text:list-level-position-and-space-mode="label-alignment">
          <style:list-level-label-alignment text:label-followed-by="listtab" fo:margin-left="1.6972in" fo:text-indent="-0.125in"/>
        </style:list-level-properties>
      </text:list-level-style-number>
      <text:list-level-style-number text:level="4" style:num-suffix="." style:num-list-format-name="NLF0" style:num-format="1">
        <style:list-level-properties text:space-before="1.9472in" text:min-label-width="0.25in" text:list-level-position-and-space-mode="label-alignment">
          <style:list-level-label-alignment text:label-followed-by="listtab" fo:margin-left="2.1972in" fo:text-indent="-0.25in"/>
        </style:list-level-properties>
      </text:list-level-style-number>
      <text:list-level-style-number text:level="5" style:num-suffix="." style:num-list-format-name="NLF0" style:num-format="a" style:num-letter-sync="true">
        <style:list-level-properties text:space-before="2.4472in" text:min-label-width="0.25in" text:list-level-position-and-space-mode="label-alignment">
          <style:list-level-label-alignment text:label-followed-by="listtab" fo:margin-left="2.6972in" fo:text-indent="-0.25in"/>
        </style:list-level-properties>
      </text:list-level-style-number>
      <text:list-level-style-number text:level="6" style:num-suffix="." style:num-list-format-name="NLF0" style:num-format="i">
        <style:list-level-properties fo:text-align="end" text:space-before="3.0722in" text:min-label-width="0.125in" text:list-level-position-and-space-mode="label-alignment">
          <style:list-level-label-alignment text:label-followed-by="listtab" fo:margin-left="3.1972in" fo:text-indent="-0.125in"/>
        </style:list-level-properties>
      </text:list-level-style-number>
      <text:list-level-style-number text:level="7" style:num-suffix="." style:num-list-format-name="NLF0" style:num-format="1">
        <style:list-level-properties text:space-before="3.4472in" text:min-label-width="0.25in" text:list-level-position-and-space-mode="label-alignment">
          <style:list-level-label-alignment text:label-followed-by="listtab" fo:margin-left="3.6972in" fo:text-indent="-0.25in"/>
        </style:list-level-properties>
      </text:list-level-style-number>
      <text:list-level-style-number text:level="8" style:num-suffix="." style:num-list-format-name="NLF0" style:num-format="a" style:num-letter-sync="true">
        <style:list-level-properties text:space-before="3.9472in" text:min-label-width="0.25in" text:list-level-position-and-space-mode="label-alignment">
          <style:list-level-label-alignment text:label-followed-by="listtab" fo:margin-left="4.1972in" fo:text-indent="-0.25in"/>
        </style:list-level-properties>
      </text:list-level-style-number>
      <text:list-level-style-number text:level="9" style:num-suffix="." style:num-list-format-name="NLF0" style:num-format="i">
        <style:list-level-properties fo:text-align="end" text:space-before="4.5722in" text:min-label-width="0.125in" text:list-level-position-and-space-mode="label-alignment">
          <style:list-level-label-alignment text:label-followed-by="listtab" fo:margin-left="4.6972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fo:margin-right="0.2784in"/>
      <style:text-properties style:font-name="Poppins" style:font-name-complex="Poppins" fo:color="#312F48" fo:font-size="24pt" style:font-size-asian="24pt" style:font-size-complex="24pt"/>
    </style:style>
    <style:style style:name="P12" style:parent-style-name="Heading1" style:family="paragraph">
      <style:paragraph-properties fo:margin-right="0.2784in"/>
    </style:style>
    <style:style style:name="P13" style:parent-style-name="Heading1" style:family="paragraph">
      <style:paragraph-properties fo:margin-right="0.2784in"/>
    </style:style>
    <style:style style:name="P14" style:parent-style-name="Normal" style:family="paragraph">
      <style:paragraph-properties fo:margin-right="0.2784in"/>
    </style:style>
    <style:style style:name="P15" style:parent-style-name="Normal" style:family="paragraph">
      <style:paragraph-properties fo:margin-right="0.2784in"/>
    </style:style>
    <style:style style:name="P16" style:parent-style-name="Normal" style:family="paragraph">
      <style:paragraph-properties fo:margin-right="0.2784in"/>
    </style:style>
    <style:style style:name="P17" style:parent-style-name="Normal" style:family="paragraph">
      <style:paragraph-properties fo:margin-right="0.2784in"/>
    </style:style>
    <style:style style:name="TableColumn19" style:family="table-column">
      <style:table-column-properties style:column-width="3.1305in"/>
    </style:style>
    <style:style style:name="TableColumn20" style:family="table-column">
      <style:table-column-properties style:column-width="3.1305in"/>
    </style:style>
    <style:style style:name="Table18" style:family="table">
      <style:table-properties style:width="6.2611in" fo:margin-left="0in" table:align="left"/>
    </style:style>
    <style:style style:name="TableRow21" style:family="table-row">
      <style:table-row-properties/>
    </style:style>
    <style:style style:name="TableCell22" style:family="table-cell">
      <style:table-cell-properties fo:border="0.0069in solid #000000" style:writing-mode="lr-tb" fo:padding-top="0in" fo:padding-left="0.075in" fo:padding-bottom="0in" fo:padding-right="0.075in"/>
    </style:style>
    <style:style style:name="P23" style:parent-style-name="Normal" style:family="paragraph">
      <style:text-properties fo:font-weight="bold" style:font-weight-asian="bold"/>
    </style:style>
    <style:style style:name="TableCell24" style:family="table-cell">
      <style:table-cell-properties fo:border="0.0069in solid #000000" style:writing-mode="lr-tb" fo:padding-top="0in" fo:padding-left="0.075in" fo:padding-bottom="0in" fo:padding-right="0.075in"/>
    </style:style>
    <style:style style:name="P25" style:parent-style-name="Normal" style:family="paragraph">
      <style:text-properties style:font-weight-complex="bold"/>
    </style:style>
    <style:style style:name="TableRow26" style:family="table-row">
      <style:table-row-properties/>
    </style:style>
    <style:style style:name="TableCell27" style:family="table-cell">
      <style:table-cell-properties fo:border="0.0069in solid #000000" style:writing-mode="lr-tb" fo:padding-top="0in" fo:padding-left="0.075in" fo:padding-bottom="0in" fo:padding-right="0.075in"/>
    </style:style>
    <style:style style:name="P28" style:parent-style-name="Normal" style:family="paragraph">
      <style:text-properties fo:font-weight="bold" style:font-weight-asian="bold"/>
    </style:style>
    <style:style style:name="TableCell29" style:family="table-cell">
      <style:table-cell-properties fo:border="0.0069in solid #000000" style:writing-mode="lr-tb" fo:padding-top="0in" fo:padding-left="0.075in" fo:padding-bottom="0in" fo:padding-right="0.075in"/>
    </style:style>
    <style:style style:name="P30" style:parent-style-name="Normal" style:family="paragraph">
      <style:text-properties style:font-weight-complex="bold"/>
    </style:style>
    <style:style style:name="TableRow31" style:family="table-row">
      <style:table-row-properties/>
    </style:style>
    <style:style style:name="TableCell32" style:family="table-cell">
      <style:table-cell-properties fo:border="0.0069in solid #000000" style:writing-mode="lr-tb" fo:padding-top="0in" fo:padding-left="0.075in" fo:padding-bottom="0in" fo:padding-right="0.075in"/>
    </style:style>
    <style:style style:name="P33" style:parent-style-name="Normal" style:family="paragraph">
      <style:text-properties fo:font-weight="bold" style:font-weight-asian="bold"/>
    </style:style>
    <style:style style:name="TableCell34" style:family="table-cell">
      <style:table-cell-properties fo:border="0.0069in solid #000000" style:writing-mode="lr-tb" fo:padding-top="0in" fo:padding-left="0.075in" fo:padding-bottom="0in" fo:padding-right="0.075in"/>
    </style:style>
    <style:style style:name="P35" style:parent-style-name="Normal" style:family="paragraph">
      <style:text-properties style:font-weight-complex="bold"/>
    </style:style>
    <style:style style:name="TableRow36" style:family="table-row">
      <style:table-row-properties/>
    </style:style>
    <style:style style:name="TableCell37" style:family="table-cell">
      <style:table-cell-properties fo:border="0.0069in solid #000000" style:writing-mode="lr-tb" fo:padding-top="0in" fo:padding-left="0.075in" fo:padding-bottom="0in" fo:padding-right="0.075in"/>
    </style:style>
    <style:style style:name="P38" style:parent-style-name="Normal" style:family="paragraph">
      <style:text-properties fo:font-weight="bold" style:font-weight-asian="bold"/>
    </style:style>
    <style:style style:name="TableCell39" style:family="table-cell">
      <style:table-cell-properties fo:border="0.0069in solid #000000" style:writing-mode="lr-tb" fo:padding-top="0in" fo:padding-left="0.075in" fo:padding-bottom="0in" fo:padding-right="0.075in"/>
    </style:style>
    <style:style style:name="T40" style:parent-style-name="Hyperlink" style:family="text">
      <style:text-properties style:font-weight-complex="bold"/>
    </style:style>
    <style:style style:name="TableRow41" style:family="table-row">
      <style:table-row-properties/>
    </style:style>
    <style:style style:name="TableCell42" style:family="table-cell">
      <style:table-cell-properties fo:border="0.0069in solid #000000" style:writing-mode="lr-tb" fo:padding-top="0in" fo:padding-left="0.075in" fo:padding-bottom="0in" fo:padding-right="0.075in"/>
    </style:style>
    <style:style style:name="P43" style:parent-style-name="Normal" style:family="paragraph">
      <style:text-properties fo:font-weight="bold" style:font-weight-asian="bold"/>
    </style:style>
    <style:style style:name="TableCell44" style:family="table-cell">
      <style:table-cell-properties fo:border="0.0069in solid #000000" style:writing-mode="lr-tb" fo:padding-top="0in" fo:padding-left="0.075in" fo:padding-bottom="0in" fo:padding-right="0.075in"/>
    </style:style>
    <style:style style:name="T45" style:parent-style-name="DefaultParagraphFont" style:family="text">
      <style:text-properties style:font-name="Wingdings" style:font-name-asian="Wingdings" style:font-name-complex="Wingdings" fo:font-weight="bold" style:font-weight-asian="bold" fo:font-size="16pt" style:font-size-asian="16pt" style:font-size-complex="16pt"/>
    </style:style>
    <style:style style:name="P46" style:parent-style-name="Normal" style:family="paragraph">
      <style:paragraph-properties fo:margin-left="0in">
        <style:tab-stops/>
      </style:paragraph-properties>
    </style:style>
    <style:style style:name="P47" style:parent-style-name="ListParagraph" style:family="paragraph">
      <style:paragraph-properties style:vertical-align="auto" fo:margin-top="0in" style:line-height-at-least="0.2083in" fo:margin-left="0.1972in">
        <style:tab-stops/>
      </style:paragraph-properties>
    </style:style>
    <style:style style:name="TableColumn49" style:family="table-column">
      <style:table-column-properties style:column-width="7.0638in"/>
    </style:style>
    <style:style style:name="Table48" style:family="table">
      <style:table-properties style:width="7.0638in" fo:margin-left="0.1972in" table:align="lef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paragraph-properties style:vertical-align="auto" fo:margin-top="0in" fo:margin-bottom="0.1111in" style:line-height-at-least="0.2083in" fo:margin-left="0in">
        <style:tab-stops/>
      </style:paragraph-properties>
    </style:style>
    <style:style style:name="P53" style:parent-style-name="Normal" style:family="paragraph">
      <style:paragraph-properties style:vertical-align="auto" fo:margin-top="0in" fo:margin-bottom="0.1111in" style:line-height-at-least="0.2083in" fo:margin-left="0in">
        <style:tab-stops/>
      </style:paragraph-properties>
    </style:style>
    <style:style style:name="P54" style:parent-style-name="Normal" style:family="paragraph">
      <style:paragraph-properties style:vertical-align="auto" fo:margin-top="0in" fo:margin-bottom="0.1111in" style:line-height-at-least="0.2083in" fo:margin-left="0in">
        <style:tab-stops/>
      </style:paragraph-properties>
    </style:style>
    <style:style style:name="P55" style:parent-style-name="Normal" style:family="paragraph">
      <style:paragraph-properties style:vertical-align="auto" fo:margin-top="0in" fo:margin-bottom="0.1111in" style:line-height-at-least="0.2083in" fo:margin-left="0in">
        <style:tab-stops/>
      </style:paragraph-properties>
    </style:style>
    <style:style style:name="P56" style:parent-style-name="Normal" style:family="paragraph">
      <style:paragraph-properties style:vertical-align="auto" fo:margin-top="0in" fo:margin-bottom="0.1111in" style:line-height-at-least="0.2083in" fo:margin-left="0in">
        <style:tab-stops/>
      </style:paragraph-properties>
    </style:style>
    <style:style style:name="P57" style:parent-style-name="Normal" style:family="paragraph">
      <style:paragraph-properties style:vertical-align="auto" fo:margin-top="0in" style:line-height-at-least="0.2083in" fo:margin-left="0in">
        <style:tab-stops/>
      </style:paragraph-properties>
    </style:style>
    <style:style style:name="P58" style:parent-style-name="ListParagraph" style:family="paragraph">
      <style:paragraph-properties style:vertical-align="auto" fo:margin-top="0in" style:line-height-at-least="0.2083in" fo:margin-left="0.1972in">
        <style:tab-stops/>
      </style:paragraph-properties>
    </style:style>
    <style:style style:name="TableColumn60" style:family="table-column">
      <style:table-column-properties style:column-width="7.0638in"/>
    </style:style>
    <style:style style:name="Table59" style:family="table">
      <style:table-properties style:width="7.0638in" fo:margin-left="0.1972in" table:align="left"/>
    </style:style>
    <style:style style:name="TableRow61" style:family="table-row">
      <style:table-row-properties/>
    </style:style>
    <style:style style:name="TableCell62" style:family="table-cell">
      <style:table-cell-properties fo:border="0.0069in solid #000000" style:writing-mode="lr-tb" fo:padding-top="0in" fo:padding-left="0.075in" fo:padding-bottom="0in" fo:padding-right="0.075in"/>
    </style:style>
    <style:style style:name="P63"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64"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65" style:parent-style-name="Normal" style:family="paragraph">
      <style:paragraph-properties style:vertical-align="auto" fo:margin-top="0in" style:line-height-at-least="0.2083in" fo:margin-left="0in">
        <style:tab-stops/>
      </style:paragraph-properties>
    </style:style>
    <style:style style:name="P66" style:parent-style-name="ListParagraph" style:family="paragraph">
      <style:paragraph-properties style:vertical-align="auto" fo:margin-top="0in" style:line-height-at-least="0.2083in" fo:margin-left="0.1972in">
        <style:tab-stops/>
      </style:paragraph-properties>
    </style:style>
    <style:style style:name="TableColumn68" style:family="table-column">
      <style:table-column-properties style:column-width="7.0638in"/>
    </style:style>
    <style:style style:name="Table67" style:family="table">
      <style:table-properties style:width="7.0638in" fo:margin-left="0.1972in" table:align="left"/>
    </style:style>
    <style:style style:name="TableRow69" style:family="table-row">
      <style:table-row-properties/>
    </style:style>
    <style:style style:name="TableCell70" style:family="table-cell">
      <style:table-cell-properties fo:border="0.0069in solid #000000" style:writing-mode="lr-tb" fo:padding-top="0in" fo:padding-left="0.075in" fo:padding-bottom="0in" fo:padding-right="0.075in"/>
    </style:style>
    <style:style style:name="P71"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72"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73"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74"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75" style:parent-style-name="ListParagraph" style:family="paragraph">
      <style:paragraph-properties style:vertical-align="auto" fo:margin-top="0in" style:line-height-at-least="0.2083in" fo:margin-left="0.1972in">
        <style:tab-stops/>
      </style:paragraph-properties>
    </style:style>
    <style:style style:name="P76" style:parent-style-name="ListParagraph" style:family="paragraph">
      <style:paragraph-properties style:vertical-align="auto" fo:margin-top="0in" style:line-height-at-least="0.2083in" fo:margin-left="0.1972in">
        <style:tab-stops/>
      </style:paragraph-properties>
    </style:style>
    <style:style style:name="TableColumn78" style:family="table-column">
      <style:table-column-properties style:column-width="7.0638in"/>
    </style:style>
    <style:style style:name="Table77" style:family="table">
      <style:table-properties style:width="7.0638in" fo:margin-left="0.1972in" table:align="left"/>
    </style:style>
    <style:style style:name="TableRow79" style:family="table-row">
      <style:table-row-properties/>
    </style:style>
    <style:style style:name="TableCell80" style:family="table-cell">
      <style:table-cell-properties fo:border="0.0069in solid #000000" style:writing-mode="lr-tb" fo:padding-top="0in" fo:padding-left="0.075in" fo:padding-bottom="0in" fo:padding-right="0.075in"/>
    </style:style>
    <style:style style:name="P81"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82"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83"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84"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85"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86"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87"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88" style:parent-style-name="Normal" style:family="paragraph">
      <style:paragraph-properties style:vertical-align="auto" fo:margin-top="0in" style:line-height-at-least="0.2083in" fo:margin-left="0in">
        <style:tab-stops/>
      </style:paragraph-properties>
    </style:style>
    <style:style style:name="P89" style:parent-style-name="ListParagraph" style:family="paragraph">
      <style:paragraph-properties style:vertical-align="auto" fo:margin-top="0in" style:line-height-at-least="0.2083in" fo:margin-left="0.1972in">
        <style:tab-stops/>
      </style:paragraph-properties>
    </style:style>
    <style:style style:name="TableColumn91" style:family="table-column">
      <style:table-column-properties style:column-width="7.0638in"/>
    </style:style>
    <style:style style:name="Table90" style:family="table">
      <style:table-properties style:width="7.0638in" fo:margin-left="0.1972in" table:align="left"/>
    </style:style>
    <style:style style:name="TableRow92" style:family="table-row">
      <style:table-row-properties/>
    </style:style>
    <style:style style:name="TableCell93" style:family="table-cell">
      <style:table-cell-properties fo:border="0.0069in solid #000000" style:writing-mode="lr-tb" fo:padding-top="0in" fo:padding-left="0.075in" fo:padding-bottom="0in" fo:padding-right="0.075in"/>
    </style:style>
    <style:style style:name="P94"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95"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96"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97"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98"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T99" style:parent-style-name="DefaultParagraphFont" style:family="text">
      <style:text-properties style:font-name-asian="Calibri" style:language-asian="en" style:country-asian="US"/>
    </style:style>
    <style:style style:name="T100" style:parent-style-name="DefaultParagraphFont" style:family="text">
      <style:text-properties style:font-name-asian="Calibri" style:language-asian="en" style:country-asian="US"/>
    </style:style>
    <style:style style:name="T101" style:parent-style-name="DefaultParagraphFont" style:family="text">
      <style:text-properties style:font-name-asian="Calibri" style:language-asian="en" style:country-asian="US"/>
    </style:style>
    <style:style style:name="P102" style:parent-style-name="ListParagraph" style:family="paragraph">
      <style:paragraph-properties style:vertical-align="auto" fo:margin-top="0in" style:line-height-at-least="0.2083in" fo:margin-left="0.1972in">
        <style:tab-stops/>
      </style:paragraph-properties>
    </style:style>
    <style:style style:name="P103" style:parent-style-name="ListParagraph" style:family="paragraph">
      <style:paragraph-properties style:vertical-align="auto" fo:margin-top="0in" style:line-height-at-least="0.2083in" fo:margin-left="0.1972in">
        <style:tab-stops/>
      </style:paragraph-properties>
    </style:style>
    <style:style style:name="TableColumn105" style:family="table-column">
      <style:table-column-properties style:column-width="7.0638in"/>
    </style:style>
    <style:style style:name="Table104" style:family="table">
      <style:table-properties style:width="7.0638in" fo:margin-left="0.1972in" table:align="left"/>
    </style:style>
    <style:style style:name="TableRow106" style:family="table-row">
      <style:table-row-properties/>
    </style:style>
    <style:style style:name="TableCell107" style:family="table-cell">
      <style:table-cell-properties fo:border="0.0069in solid #000000" style:writing-mode="lr-tb" fo:padding-top="0in" fo:padding-left="0.075in" fo:padding-bottom="0in" fo:padding-right="0.075in"/>
    </style:style>
    <style:style style:name="P108"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109"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110" style:parent-style-name="ListParagraph" style:family="paragraph">
      <style:paragraph-properties style:vertical-align="auto" fo:margin-top="0in" fo:margin-bottom="0.1111in" style:line-height-at-least="0.2083in" fo:margin-left="0.4958in" fo:text-indent="-0.2479in">
        <style:tab-stops/>
      </style:paragraph-properties>
    </style:style>
    <style:style style:name="P111" style:parent-style-name="ListParagraph" style:family="paragraph">
      <style:paragraph-properties style:vertical-align="auto" fo:margin-top="0in" fo:margin-bottom="0.1111in" style:line-height-at-least="0.2083in" fo:margin-left="0.4958in" fo:text-indent="-0.2479in">
        <style:tab-stops/>
      </style:paragraph-properties>
    </style:style>
    <style:style style:name="P112" style:parent-style-name="ListParagraph" style:family="paragraph">
      <style:paragraph-properties style:vertical-align="auto" fo:margin-top="0in" fo:margin-bottom="0.1111in" style:line-height-at-least="0.2083in" fo:margin-left="0.4958in" fo:text-indent="-0.2479in">
        <style:tab-stops/>
      </style:paragraph-properties>
    </style:style>
    <style:style style:name="P113" style:parent-style-name="ListParagraph" style:family="paragraph">
      <style:paragraph-properties style:contextual-spacing="false" style:vertical-align="auto" fo:margin-top="0in" fo:margin-bottom="0.1111in" style:line-height-at-least="0.2083in" fo:margin-left="0.4958in" fo:text-indent="-0.2479in">
        <style:tab-stops/>
      </style:paragraph-properties>
    </style:style>
    <style:style style:name="P114"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T115" style:parent-style-name="DefaultParagraphFont" style:family="text">
      <style:text-properties style:font-name-asian="Calibri" style:language-asian="en" style:country-asian="US"/>
    </style:style>
    <style:style style:name="P116"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117"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P118" style:parent-style-name="ListParagraph" style:family="paragraph">
      <style:paragraph-properties style:vertical-align="auto" fo:margin-top="0in" style:line-height-at-least="0.2083in" fo:margin-left="0.1972in">
        <style:tab-stops/>
      </style:paragraph-properties>
    </style:style>
    <style:style style:name="P119" style:parent-style-name="ListParagraph" style:family="paragraph">
      <style:paragraph-properties style:vertical-align="auto" fo:margin-top="0in" style:line-height-at-least="0.2083in" fo:margin-left="0.1972in">
        <style:tab-stops/>
      </style:paragraph-properties>
    </style:style>
    <style:style style:name="TableColumn121" style:family="table-column">
      <style:table-column-properties style:column-width="7.0638in"/>
    </style:style>
    <style:style style:name="Table120" style:family="table">
      <style:table-properties style:width="7.0638in" fo:margin-left="0.1972in" table:align="left"/>
    </style:style>
    <style:style style:name="TableRow122" style:family="table-row">
      <style:table-row-properties/>
    </style:style>
    <style:style style:name="TableCell123" style:family="table-cell">
      <style:table-cell-properties fo:border="0.0069in solid #000000" style:writing-mode="lr-tb" fo:padding-top="0in" fo:padding-left="0.075in" fo:padding-bottom="0in" fo:padding-right="0.075in"/>
    </style:style>
    <style:style style:name="P124" style:parent-style-name="ListParagraph" style:family="paragraph">
      <style:paragraph-properties style:vertical-align="auto" fo:margin-top="0in" style:line-height-at-least="0.2083in" fo:margin-left="0in">
        <style:tab-stops/>
      </style:paragraph-properties>
    </style:style>
  </office:automatic-styles>
  <office:body>
    <office:text text:use-soft-page-breaks="true">
      <text:p text:style-name="P1">Cynllun Strategol y<text:s/>Coleg Cymraeg Cenedlaethol (2026-31)<text:s/>–<text:s/>Dogfen Ymgynghori<text:s/></text:p>
      <text:h text:style-name="P12" text:outline-level="1">Trosolwg:<text:s/></text:h>
      <text:p text:style-name="Normal">Mae’r ymgynghoriad hwn yn gwahodd eich sefydliad i roi sylwadau ar Gynllun Strategol y<text:s/>Coleg Cymraeg Cenedlaethol (y<text:s/>Coleg)<text:s/>ar gyfer y cyfnod<text:s/>2026–31.<text:s/>Mae’r<text:s/>Coleg<text:s/>yn bwriadu lansio’r Cynllun Strategol terfynol ym mis Tachwedd<text:s/>2026.</text:p>
      <text:h text:style-name="P13" text:outline-level="1">Diben yr ymgynghoriad:</text:h>
      <text:p text:style-name="Normal">Mae’r<text:s/>Coleg<text:s/>yn falch o gyflwyno’i Gynllun<text:s/>Strategol<text:s/>ar<text:s/>ffurf ddrafft ar gyfer proses ymgynghori allanol.<text:s/>Mae’r Cynllun yn amlinellu gweledigaeth, rôl a gwerthoedd y<text:s/>Coleg, ac yn amlinellu ein hamcanion strategol, ein meysydd blaenoriaeth, ein dulliau cyflwyno, a’r anghenion seilwaith a fydd yn rhoi cyfeiriad i’n gwaith dros y pum mlynedd nesaf.</text:p>
      <text:p text:style-name="Normal">Mae llwyddiant y Cynllun<text:s/>Strategol yn dibynnu ar weithio’n gynhyrchiol ac ar y cyd â rhanddeiliaid, ac felly mae eich barn yn bwysig i ni.</text:p>
      <text:h text:style-name="Heading1" text:outline-level="1"><text:span text:style-name="normaltextrun">Sut i ymateb</text:span><text:span text:style-name="normaltextrun">:</text:span></text:h>
      <text:p text:style-name="Normal">Gofynnwn yn garedig i chi ymateb i’r ymgynghoriad trwy ymateb i’r cwestiynau isod. A fyddech cystal ag anfon eich ymatebion i<text:s/><text:a xlink:href="mailto:polisi@colegcymraeg.ac.uk" office:target-frame-name="_top" xlink:show="replace"><text:span text:style-name="Hyperlink">polisi@colegcymraeg.ac.uk</text:span></text:a><text:s/>erbyn<text:s/>14:00<text:s/>ddydd Gwener, 11<text:s/>Medi<text:s/>2026?<text:s/>Rydym yn croesawu ymatebion yn Gymraeg neu yn Saesneg.</text:p>
      <text:p text:style-name="P14"/>
      <text:p text:style-name="P15"/>
      <text:p text:style-name="P16"/>
      <text:p text:style-name="P17"/>
      <text:h text:style-name="Heading2" text:outline-level="2"/>
      <text:h text:style-name="Heading2" text:outline-level="2">Ffurflen ymateb i’r ymgynghoriad</text:h>
      <table:table table:style-name="Table18">
        <table:table-columns>
          <table:table-column table:style-name="TableColumn19"/>
          <table:table-column table:style-name="TableColumn20"/>
        </table:table-columns>
        <table:table-row table:style-name="TableRow21">
          <table:table-cell table:style-name="TableCell22">
            <text:p text:style-name="P23">ENW</text:p>
          </table:table-cell>
          <table:table-cell table:style-name="TableCell24">
            <text:p text:style-name="P25">Ben Lester</text:p>
          </table:table-cell>
        </table:table-row>
        <table:table-row table:style-name="TableRow26">
          <table:table-cell table:style-name="TableCell27">
            <text:p text:style-name="P28">SEFYDLIAD<text:s/>(os yw’n berthnasol)</text:p>
          </table:table-cell>
          <table:table-cell table:style-name="TableCell29">
            <text:p text:style-name="P30">Cyngor y Gweithlu Addysg</text:p>
          </table:table-cell>
        </table:table-row>
        <table:table-row table:style-name="TableRow31">
          <table:table-cell table:style-name="TableCell32">
            <text:p text:style-name="P33">TEITL SWYDD</text:p>
          </table:table-cell>
          <table:table-cell table:style-name="TableCell34">
            <text:p text:style-name="P35">Rheolwr<text:s/>Polisi a Chynllunio</text:p>
          </table:table-cell>
        </table:table-row>
        <table:table-row table:style-name="TableRow36">
          <table:table-cell table:style-name="TableCell37">
            <text:p text:style-name="P38">CYFEIRIAD<text:s/>E-BOST</text:p>
          </table:table-cell>
          <table:table-cell table:style-name="TableCell39">
            <text:p text:style-name="Normal"><text:a xlink:href="mailto:Ben.lester@ewc.wales" office:target-frame-name="_top" xlink:show="replace"><text:span text:style-name="T40">Ben.lester@ewc.wales</text:span></text:a></text:p>
          </table:table-cell>
        </table:table-row>
        <table:table-row table:style-name="TableRow41">
          <table:table-cell table:style-name="TableCell42">
            <text:p text:style-name="P43">TICIWCH OS YDYCH CHI’N YMATEB AR RAN SEFYDLIAD<text:s/></text:p>
          </table:table-cell>
          <table:table-cell table:style-name="TableCell44">
            <text:p text:style-name="Normal"><text:span text:style-name="T45"></text:span></text:p>
          </table:table-cell>
        </table:table-row>
      </table:table>
      <text:p text:style-name="P46"/>
      <text:p text:style-name="Normal"/>
      <text:p text:style-name="Normal"><text:span text:style-name="Heading2Char">Cwestiynau</text:span><text:line-break/>Wrth ymateb i’r ymgynghoriad, gofynnwn eich bod yn ateb y cwestiynau isod.</text:p>
      <text:p text:style-name="Normal"/>
      <text:list text:style-name="LFO11" text:continue-numbering="true">
        <text:list-item>
          <text:p text:style-name="P47">Yn sgil gweledigaeth hirdymor y<text:s/>Coleg, a yw’r Cynllun<text:s/>Strategol yn amlinellu<text:s/>dull priodol<text:s/>i<text:s/>gyflawni’r weledigaeth honno dros y cyfnod<text:s/>2026–31?</text:p>
        </text:list-item>
      </text:list>
      <table:table table:style-name="Table48">
        <table:table-columns>
          <table:table-column table:style-name="TableColumn49"/>
        </table:table-columns>
        <table:table-row table:style-name="TableRow50">
          <table:table-cell table:style-name="TableCell51">
            <text:p text:style-name="P52">Mae Cyngor y Gweithlu Addysg<text:s/>(CGA)<text:s/>yn croesawu gweledigaeth hirdymor y<text:s/>Coleg<text:s/>a’i haliniad ag amcanion cenedlaethol ehangach yn ymwneud â<text:s/>Cymraeg<text:s/>2050<text:s/>a<text:s/>Deddf y Gymraeg ac Addysg<text:s/>(Cymru) 2025.<text:s/>Mae’r Cynllun yn gywir i bwysleisio pwysigrwydd ehangu darpariaeth addysg drydyddol cyfrwng Cymraeg a dwyieithog, a datblygu’r<text:s/>gweithlu a fydd yn ofynnol i gefnogi’r twf hwn.<text:s/>Rydym hefyd yn croesawu’r ffocws ar gryfhau llwybrau dilyniant cyfrwng Cymraeg ar draws y sector trydyddol a’r gydnabyddiaeth y bydd cyflawni’r uchelgeisiau hyn yn dibynnu ar weithlu medrus, a gefnogir yn dda.</text:p>
            <text:p text:style-name="P53">Rydym yn nodi y dylai’r weledigaeth hirdymor uchelgeisiol ar gyfer pob llwybr fod<text:s/>“ar gael trwy gyfrwng y Gymraeg.<text:s/>Dylai pob darparwr gael digon o<text:s/>staff<text:s/>sy’n gymwys i gefnogi dysgwyr ar hyd eu llwybr, a bod y cymwysterau sy’n cael eu dilyn…ar gael trwy gyfrwng y Gymraeg”.<text:s/>Fodd bynnag, byddai’n ddefnyddiol darparu mwy o gyd-destun ynglŷn<text:s/>â’r modd y mae’r camau gweithredu a<text:s/><text:soft-page-break/>gynigiwyd ar gyfer<text:s/>2026-31<text:s/>yn cyfrannu tuag at yr uchelgais hirdymor hon.<text:s/>Yn benodol,<text:s/>byddai CGA yn croesawu<text:s/>mynegiad cliriach<text:s/>o’r sefyllfa bresennol,<text:s/>y cerrig milltir allweddol a gyflawnwyd eisoes, a’r cynnydd y bwriedir i’r Cynllun ei gyflawni dros y pum mlynedd nesaf.<text:s/>Byddai hyn yn<text:s/>helpu darllenwyr i ddeall ble mae’r<text:s/>sector<text:s/>ar hyn o bryd ar y daith tuag at y weledigaeth,<text:s/>a sut bydd cyflawni’r Cynllun yn cyfrannu at uchelgeisiau ehangach<text:s/>Cymraeg 2050.</text:p>
            <text:p text:style-name="P54">Mae CGA yn croesawu cydnabyddiaeth y Cynllun y bydd cydweithio<text:s/>â<text:s/>Medr a Llywodraeth Cymru i sefydlu eglurder ar rolau a chyfrifoldebau yn flaenoriaeth yn ystod y cam gweithredu cychwynnol.<text:s/>Byddai adeiladu ar yr ymrwymiad hwn, rhagor o fanylion ar rolau, cyfrifoldebau a chyfraniadau priodol y<text:s/>Coleg, Medr,<text:s/>darparwyr a phartneriaid eraill,<text:s/>yn cryfhau’r Cynllun ymhellach ac yn cefnogi cyflawni effeithiol.<text:s/>Er enghraifft, er bod y ddogfen yn cydnabod cyfrifoldebau rheoleiddio, monitro a chyllido Medr yn briodol,<text:s/>byddai manylion ychwanegol ar sut bydd y<text:s/>Coleg a<text:s/>Medr<text:s/>yn gweithio gyda’i gilydd yn ymarferol yn cefnogi dealltwriaeth rhanddeiliaid ymhellach ac yn<text:s/>helpu atgyfnerthu’r<text:s/>dull<text:s/>cydlynus a chydgysylltiedig a amlinellir yn y Cynllun.<text:s/></text:p>
            <text:p text:style-name="P55">Nodwn<text:s/>hefyd rôl bwysig<text:s/>Y Ganolfan Dysgu Cymraeg a’r cynllun i sefydlu’r Athrofa Dysgu Cymraeg Genedlaethol,<text:s/>yn 2027.<text:s/>Wrth i’r<text:s/>corff newydd ysgwyddo’r cyfrifoldeb am gefnogi dysgu Cymraeg a helpu datblygu<text:s/>gallu’r<text:s/>gweithlu, mae’n debygol o ddod yn gyfranogwr pwysig mewn cynllunio, datblygu a monitro gallu’r gweithlu ysgolion<text:s/>gorfodol yn y Gymraeg.<text:s/>Wrth i rôl<text:s/>Yr Athrofa<text:s/>ddatblygu, bydd rhagor o wybodaeth am sut bydd ei gweithgareddau yn cyd-fynd<text:s/>â<text:s/>gweithgareddau’r Coleg, ac yn ychwanegu atynt, yn helpu egluro sut gall y ddau sefydliad gefnogi datblygu’r gweithlu, llwybrau dilyniant a meithrin gallu yn y Gymraeg ar y cyd ar draws y<text:s/>sectorau addysg orfodol ac addysg drydyddol.</text:p>
            <text:p text:style-name="P56">Rydym yn croesawu ystod y gweithgareddau a’r ymrwymiadau a amlinellir yn y Cynllun, ac yn nodi bod Adran<text:s/>10,<text:s/>sy’n dwyn y teitl<text:s/>‘cyflawni’r blaenoriaethau’<text:s/>yn cael ei datblygu yn ystod haf<text:s/>2026.<text:s/>Rydym yn rhagweld y bydd yr adran hon yn rhoi manylion gwerthfawr am y dangosyddion a’r mesurau a fydd yn cefnogi’r drefn i olrhain cynnydd yn erbyn y Cynllun yn effeithiol.</text:p>
          </table:table-cell>
        </table:table-row>
      </table:table>
      <text:p text:style-name="P57"/>
      <text:list text:style-name="LFO11" text:continue-numbering="true">
        <text:list-item>
          <text:p text:style-name="P58">Mae’r<text:s/>Coleg<text:s/>wedi nodi nifer o werthoedd a fydd yn cefnogi ein gweledigaeth ac yn ganolog i’n ffordd o weithio. A oes gennych chi unrhyw sylwadau ar y gwerthoedd a nodwyd gan y<text:s/>Coleg?<text:s/></text:p>
        </text:list-item>
      </text:list>
      <table:table table:style-name="Table59">
        <table:table-columns>
          <table:table-column table:style-name="TableColumn60"/>
        </table:table-columns>
        <table:table-row table:style-name="TableRow61">
          <table:table-cell table:style-name="TableCell62">
            <text:soft-page-break/>
            <text:p text:style-name="P63">Mae CGA yn cefnogi’r gwerthoedd a nodwyd yn y Cynllun.<text:s/>Credwn fod y pwyslais ar uchelgais, cydweithio, cynwysoldeb, arloesi ac ymatebolrwydd yn cyd-fynd yn dda<text:s/>â<text:s/>rôl y<text:s/>Coleg<text:s/>fel corff<text:s/>strategol sy’n gweithredu o fewn tirwedd addysg drydyddol sy’n esblygu.</text:p>
            <text:p text:style-name="P64">Mae’r ymrwymiad i weithio mewn<text:s/>partneriaeth,<text:s/>cyfranogi a rhoi dysgwyr yn ganolog i benderfyniadau a wneir i’w groesawu’n fawr. Adlewyrchir yr egwyddorion hyn trwy gydol y Cynllun ac maent yn darparu sylfaen gref ar gyfer cyflawni ei amcanion hirdymor.<text:s/>Fodd bynnag, byddai CGA yn croesawu mwy o eglurder ynglŷn<text:s/>â<text:s/>sut mae’r<text:s/>Coleg<text:s/>yn bwriadu arwain a dylanwadu<text:s/>ar newid ar draws y<text:s/>sector,<text:s/>yn enwedig o ystyried amlygrwydd uchelgais, arloesi ac arweinyddiaeth o fewn ei werthoedd a nodwyd.</text:p>
          </table:table-cell>
        </table:table-row>
      </table:table>
      <text:p text:style-name="P65"/>
      <text:list text:style-name="LFO11" text:continue-numbering="true">
        <text:list-item>
          <text:p text:style-name="P66">Ydych chi’n cytuno<text:s/>â’r pwyslais y mae’r<text:s/>Coleg<text:s/>yn ei roi ar gydweithio<text:s/>â<text:s/>phartneriaid a rhanddeiliaid?</text:p>
        </text:list-item>
      </text:list>
      <table:table table:style-name="Table67">
        <table:table-columns>
          <table:table-column table:style-name="TableColumn68"/>
        </table:table-columns>
        <table:table-row table:style-name="TableRow69">
          <table:table-cell table:style-name="TableCell70">
            <text:p text:style-name="P71">Mae CGA yn cefnogi pwyslais cryf y Cynllun ar ymgysylltu<text:s/>â<text:s/>phartneriaid a rhanddeiliaid a’r pwys y mae’n ei roi i weithio mewn partneriaeth yn effeithiol ar draws y<text:s/>system<text:s/>addysg drydyddol. Mae’r ymrwymiad i gyfathrebu, cydlynu a chydweithio ar draws sefydliadau i’w groesawu’n fawr, sy’n cydnabod y bydd angen ymdrech ar y cyd ar draws y sector i gyflawni uchelgeisiau’r Cynllun.<text:s/>Gall<text:s/>dull<text:s/>o’r fath<text:s/>helpu cryfhau<text:s/>aliniad rhwng sefydliadau, lleihau dyblygu gweithgarwch, gwneud y defnydd gorau o arbenigedd ac adnoddau sydd ar gael, a chefnogi<text:s/>dull mwy cydlynus a chydgysylltiedig<text:s/>o<text:s/>gyflawni.</text:p>
            <text:p text:style-name="P72">Ac yntau’n<text:s/>rheoleiddiwr annibynnol ar gyfer y gweithlu addysg yng Nghymru, mae gan<text:s/>CGA<text:s/>rôl allweddol<text:s/>mewn cyfrannu at lawer o’r uchelgeisiau a amlinellir yng Nghynllun Strategol y<text:s/>Coleg.<text:s/>Ein nodau<text:s/>statudol yw cyfrannu at wella safonau addysgu ac ansawdd dysgu yng Nghymru;<text:s/>cynnal a gwella safonau ymddygiad proffesiynol ymhlith athrawon a’r rheiny sy’n cefnogi addysgu a dysgu; a<text:s/>gwarchod<text:s/>buddiannau dysgwyr, rhieni, gwarcheidwaid a’r cyhoedd, tra’n cynnal ymddiriedaeth a hyder y cyhoedd yn y gweithlu addysg.<text:s/>Mae’r cyfrifoldebau hyn yn ychwanegu at amcanion y<text:s/>Coleg, yn enwedig mewn cysylltiad<text:s/>â<text:s/>chynllunio’r gweithlu a datblygu gweithlu addysg hynod fedrus.<text:s/>Felly, rydym yn croesawu cynnwys CGA yn y rhestr o gyrff cenedlaethol sy’n allweddol i lwyddiant y Gymraeg yn y<text:s/>sector<text:s/>trydyddol,<text:s/>ochr yn ochr<text:s/>â<text:s/>Medr,<text:s/>Comisiynydd y Gymraeg, Prifysgolion yng Nghymru, ColegauCymru,<text:s/>Ffederasiwn Hyfforddiant Cenedlaethol Cymru<text:s/><text:soft-page-break/>(NTfW), CYDAG,<text:s/>Cymwysterau Cymru,<text:s/>Yr<text:s/>Athrofa, Adnodd, Dysgu, Estyn,<text:s/>yr Asiantaeth Sicrhau Ansawdd Addysg Uwch<text:s/>(QAA), HESA, UCAS a<text:s/>Gyrfa Cymru.<text:s/></text:p>
            <text:p text:style-name="P73">Mae CGA yn cydnabod yr aliniad sylweddol rhwng cylch gwaith y Coleg<text:s/>a grwpiau’r gweithlu yr ydym yn eu rheoleiddio.<text:s/>Rydym hefyd yn cydnabod bod cyfrifoldebau’r<text:s/>Coleg<text:s/>yn ymestyn ar draws y sector addysg drydyddol cyfan, yn cynnwys addysg uwch, tra bod swyddogaethau statudol CGA yn ymwneud â grwpiau penodol o ymarferwyr yn gweithio mewn ysgolion, addysg bellach, dysgu yn y<text:s/>gwaith, gwaith ieuenctid a dysgu oedolion.<text:s/>O ganlyniad,<text:s/>gall CGA wneud cyfraniad sylweddol at gynllunio’r gweithlu a deallusrwydd y gweithlu<text:s/>ar draws llawer o’r sector addysg drydyddol, tra’n cydnabod y cyfraniad gwerthfawr y bydd ystod eang o randdeiliaid a grwpiau gweithlu yn ei wneud at gyflawni gweledigaeth y Coleg yn llwyddiannus, yn cynnwys o fewn addysg uwch.</text:p>
            <text:p text:style-name="P74">Mae ein hateb i gwestiwn chwech yn mynd i’r afael â ffyrdd penodol y gallai CGA gyfrannu at gyflawni gweledigaeth ac amcanion strategol y Cynllun, yn cynnwys trwy gyfathrebu, ymgysylltu a chydweithio parhaus â’r<text:s/>Coleg<text:s/>a phartneriaid eraill.</text:p>
          </table:table-cell>
        </table:table-row>
      </table:table>
      <text:p text:style-name="P75"/>
      <text:list text:style-name="LFO11" text:continue-numbering="true">
        <text:list-item>
          <text:p text:style-name="P76">A oes gennych chi unrhyw sylwadau ar yr amcanion strategol a’r dulliau cyflwyno?</text:p>
        </text:list-item>
      </text:list>
      <table:table table:style-name="Table77">
        <table:table-columns>
          <table:table-column table:style-name="TableColumn78"/>
        </table:table-columns>
        <table:table-row table:style-name="TableRow79">
          <table:table-cell table:style-name="TableCell80">
            <text:p text:style-name="P81">Mae CGA yn cefnogi’r tri amcan<text:s/>strategol, yn ymwneud<text:s/>â<text:s/>darpariaeth, datblygu’r gweithlu a phrofiad dysgwyr. Credwn fod y rhain yn darparu fframwaith rhesymegol i wireddu gweledigaeth hirdymor y<text:s/>Coleg.</text:p>
            <text:p text:style-name="P82">O ran y<text:s/>‘pedwar prif ddull’<text:s/>a nodwyd i gefnogi’r tri amcan strategol, mae CGA yn croesawu’n arbennig y pwyslais a roddir ar gynllunio<text:s/>strategol, gwneud penderfyniadau wedi eu llywio gan dystiolaeth, arloesi, newid ymddygiad a dylanwadu ar bolisi.<text:s/>Mae’r rhain i gyd yn feysydd lle mae<text:s/>aliniad cryf rhwng blaenoriaethau’r<text:s/>Coleg a<text:s/>CGA, sy’n creu cyfleoedd i gydweithio a rhannu arbenigedd.<text:s/>Felly, rydym yn edrych ymlaen at barhau i weithio mewn<text:s/>partneriaeth<text:s/>â’r<text:s/>Coleg<text:s/>lle mae ein cylchoedd gwaith priodol yn<text:s/>alinio, yn enwedig<text:s/>o ran<text:s/>deallusrwydd<text:s/>am<text:s/>y gweithlu, casglu a dadansoddi data<text:s/>am y<text:s/>gweithlu, a datblygu sail dystiolaeth gadarn i gefnogi cynllunio, monitro a gwneud penderfyniadau ar draws y sector addysg drydyddol.</text:p>
            <text:p text:style-name="P83">Mae’r camau gweithredu sy’n gysylltiedig<text:s/>â’r gweithlu o dan Amcan<text:s/>Strategol 2 o ddiddordeb arbennig. Mae’r ymrwymiadau sy’n ymwneud<text:s/>â<text:s/>chynllunio olyniaeth, data<text:s/>am y<text:s/>gweithlu, addysgeg cyfrwng Cymraeg a dwyieithog,<text:s/>a<text:s/>datblygu hyder<text:s/><text:soft-page-break/>iaith ymhlith<text:s/>staff<text:s/>yn cynrychioli cyfraniadau cadarnhaol ac ymarferol tuag at gynyddu gallu o fewn y<text:s/>system.</text:p>
            <text:p text:style-name="P84">Mae CGA yn credu y gallai fod cyfle i roi mwy o bwyslais ar rôl dysgu proffesiynol parhaus a datblygu’r gweithlu i gefnogi ymarferwyr i gynnal a datblygu eu sgiliau Cymraeg, a defnyddio’r Gymraeg yn hyderus o fewn ymarfer proffesiynol.<text:s/>Er y bydd recriwtio yn elfen bwysig o gynyddu<text:s/>gallu<text:s/>cyfrwng Cymraeg a dwyieithog, bydd cefnogi’r gweithlu presennol i ddatblygu a defnyddio’u sgiliau yr un mor bwysig wrth gyflawni’r uchelgeisiau a amlinellir yn y Cynllun.</text:p>
            <text:p text:style-name="P85">Felly, byddem yn croesawu rhagor o wybodaeth ynglŷn<text:s/>â’r cymorth sydd ar gael i ymarferwyr sydd eisoes yn meddu ar sgiliau Cymraeg, ond efallai nad oes ganddynt hyder i ddefnyddio’r Gymraeg yn broffesiynol.<text:s/>Rydym yn cytuno y gallai cefnogi’r grŵp hwn i gynyddu eu hyder i addysgu trwy gyfrwng y Gymraeg wneud cyfraniad pwysig at ehangu darpariaeth cyfrwng Cymraeg.<text:s/>Byddai mwy o eglurder ynglŷn<text:s/>â’r dulliau arfaethedig,<text:s/>a<text:s/>sut byddant yn cael eu<text:s/>hintegreiddio gyda gweithgarwch arall dysgu proffesiynol a datblygu’r gweithlu, yn cynnwys gwaith sy’n cael ei arwain gan<text:s/>Y Ganolfan<text:s/>ar hyn o bryd,<text:s/>yn<text:s/>helpu cefnogi dealltwriaeth ar y cyd o sut<text:s/>bydd<text:s/>y gweithgarwch hwn yn cyfrannu at amcanion ehangach y Cynllun.<text:s/>Byddai hefyd yn werthfawr wrth lywio gwaith CGA i hyrwyddo gyrfaoedd yn y gweithlu addysg a helpu darpar ymarferwyr ac ymarferwyr presennol i ddeall<text:s/>y cyfleoedd sydd ar gael yn well i ddatblygu a defnyddio’u sgiliau Cymraeg trwy gydol eu gyrfaoedd.</text:p>
            <text:p text:style-name="P86">Mae CGA hefyd yn credu y dylid rhoi ystyriaeth ofalus i sut mae uchelgeisiau’r<text:s/>Coleg<text:s/>ar gyfer datblygu<text:s/>gallu yn<text:s/>y Gymraeg yn<text:s/>alinio<text:s/>â<text:s/>safonau proffesiynol presennol a disgwyliadau ehangach yn ymwneud<text:s/>â<text:s/>dysgu a datblygiad proffesiynol ar draws y gweithlu addysg.<text:s/>Byddai hyn yn<text:s/>helpu sicrhau bod meithrin gallu yn y Gymraeg yn cael ei integreiddio o fewn disgwyliadau proffesiynol sefydledig a llwybrau datblygu gyrfa ar draws y gweithlu, yn hytrach na’i fod yn cael ei<text:s/>ystyried yn<text:s/>weithgaredd ar wahân.</text:p>
            <text:p text:style-name="P87">Mae CGA yn croesawu cydnabyddiaeth y Cynllun i gydraddoldeb, amrywiaeth a chynhwysiant.<text:s/>Wrth fynd<text:s/>â’r cynllun yn ei flaen, gallai fod cyfleoedd i atgyfnerthu’r themâu hyn ymhellach ar draws yr Amcanion<text:s/>Strategol a’r dulliau cyflwyno, yn cynnwys<text:s/>o ran<text:s/>amrywiaeth y gweithlu.<text:s/>Gallai hyn<text:s/>helpu cryfhau gwelededd cydraddoldeb, amrywiaeth a chynhwysiant trwy gydol y Cynllun a dangos<text:s/><text:soft-page-break/>ymhellach sut bydd anghenion dysgwyr a<text:s/>staff<text:s/>nad oes cynrychiolaeth ddigonol ohonynt yn llywio gweithgareddau cyflwyno, monitro a gwerthuso.</text:p>
          </table:table-cell>
        </table:table-row>
      </table:table>
      <text:p text:style-name="P88"/>
      <text:list text:style-name="LFO11" text:continue-numbering="true">
        <text:list-item>
          <text:p text:style-name="P89">A oes gennych chi unrhyw sylwadau ar y meysydd blaenoriaeth ar gyfer cynllunio’r gweithlu?</text:p>
        </text:list-item>
      </text:list>
      <table:table table:style-name="Table90">
        <table:table-columns>
          <table:table-column table:style-name="TableColumn91"/>
        </table:table-columns>
        <table:table-row table:style-name="TableRow92">
          <table:table-cell table:style-name="TableCell93">
            <text:p text:style-name="P94">Mae CGA yn rhoi cefnogaeth gref i ffocws penodol y Cynllun ar ofal plant ac addysg<text:s/>(sy’n cwmpasu’r blynyddoedd cynnar, y gweithlu addysg statudol a’r gweithlu addysg drydyddol),<text:s/>ochr yn ochr ag iechyd a gofal cymdeithasol, fel meysydd blaenoriaeth ar gyfer cynllunio’r gweithlu, i sicrhau bod pob llwybr ar gael yn Gymraeg, dros y pum mlynedd nesaf. Mae pwysigrwydd strategol hanfodol i’r sectorau hyn, ac maent yn feysydd lle mae argaeledd gweithlu dwyieithog medrus yn hanfodol er mwyn sicrhau bod gwasanaethau’n gallu cael eu cyflwyno’n<text:s/>effeithiol trwy gyfrwng y Gymraeg, gan gefnogi cymunedau dwyieithog ledled Cymru.<text:s/></text:p>
            <text:p text:style-name="P95">Mae’r ffocws ar ofal plant ac addysg i’w groesawu’n fawr, o ystyried rôl ganolog y<text:s/>sector<text:s/>yn cefnogi cynaliadwyedd hirdymor darpariaeth cyfrwng Cymraeg a dwyieithog.<text:s/>Bydd ehangu<text:s/>gallu<text:s/>cyfrwng Cymraeg o fewn y gweithlu addysg cofrestredig, ac ar ei draws, nid yn unig yn helpu bodloni’r galw presennol, ond <text:s/>hefyd yn cefnogi datblygiad y genhedlaeth nesaf o ymarferwyr ac addysgwyr a fydd yn gyfrifol am gynnal a thyfu darpariaeth cyfrwng Cymraeg yn y dyfodol.<text:s/>Mae amlygu rôl bwysig y sector trydyddol<text:s/>ymhellach<text:s/>mewn datblygu addysgwyr y dyfodol yn cryfhau’r cysylltiad rhwng amcanion y Cynllun a chynaliadwyedd hirdymor y gweithlu cyfrwng Cymraeg.<text:s/></text:p>
            <text:p text:style-name="P96">Mae CGA yn croesawu’r ffocws ar gysylltu cynllunio’r gweithlu<text:s/>â<text:s/>chyd-destunau lleol ac ieithyddol ac angen<text:s/>economaidd, yn ogystal<text:s/>â<text:s/>blaenoriaethau cenedlaethol.<text:s/>Dylai dull o’r fath gefnogi cynllunio’r gweithlu yn fwy targedig ac effeithiol gan helpu sicrhau bod buddsoddiad mewn darpariaeth cyfrwng Cymraeg yn cyfrannu nid yn unig at bolisi iaith cenedlaethol, ond hefyd at gynaliadwyedd cymunedau sy’n siarad Cymraeg, argaeledd gwasanaethau dwyieithog a datblygu gweithluoedd sy’n adlewyrchu anghenion a chyfleoedd lleol.</text:p>
            <text:p text:style-name="P97">Mae CGA yn rhoi croeso arbennig i’r bwriad a amlinellir yn y Cynllun i gryfhau deallusrwydd<text:s/>am<text:s/>y gweithlu trwy gasglu a dadansoddi data yn well.<text:s/>Mae hyn yn cynnwys y cynnig, a amlinellir o dan Amcan Strategol Un, i’r<text:s/>Coleg<text:s/>gynghori<text:s/>Medr<text:s/><text:soft-page-break/>ar faterion yn ymwneud<text:s/>â<text:s/>nodi a chofnodi lefelau sgiliau Cymraeg dysgwyr a’r gweithlu addysg drydyddol<text:s/>yn unol<text:s/>â’r<text:s/>Cod<text:s/>i Ddisgrifio Gallu yn y Gymraeg, yn cynnwys mesur cynnydd dros gyfnod.<text:s/></text:p>
            <text:p text:style-name="P98"><text:span text:style-name="T99">A ninnau’n rheoleiddiwr proffesiynol sy’n dal data gweithlu unigryw, trwy ein Cofrestr, sydd â rôl allweddol mewn llywio cynllunio’r gweithlu a datblygu polisi, ar draws y sector addysg yng Nghymru, mae CGA yn cydnabod pwysigrwydd cael fframwaith cyson ar gyfer disgrifio, mesur a monitro sgiliau Cymraeg ymhlith dysgwyr ac ar draws y gweithlu. Rydym hefyd yn archwilio cyfleoedd i<text:s/></text:span><text:span text:style-name="T100">alinio</text:span><text:span text:style-name="T101"><text:s/>ein trefniadau casglu data am y gweithlu gyda’r CEFR ac felly’n cefnogi symudiadau tuag at fwy o gysondeb yn y ffordd y caiff hyfedredd yn y Gymraeg ei ddisgrifio a’i gofnodi. Mae gan hyn y potensial i wella ansawdd a chymharedd y data sydd ar gael ar draws y sector, sy’n cefnogi dealltwriaeth fwy cynhwysfawr o sgiliau Cymraeg a gallu’r gweithlu dros gyfnod. Yn ei dro, gallai hyn wneud cyfraniad pwysig at y Cynllun trwy gryfhau sail y dystiolaeth sydd ar gael i gefnogi cynllunio’r gweithlu, datblygiad polisi a monitro cynnydd</text:span>.</text:p>
          </table:table-cell>
        </table:table-row>
      </table:table>
      <text:p text:style-name="P102"/>
      <text:list text:style-name="LFO11" text:continue-numbering="true">
        <text:list-item>
          <text:p text:style-name="P103">Sut gall eich sefydliad weithio gyda’r<text:s/>Coleg<text:s/>i wireddu’r weledigaeth a’r amcanion strategol?</text:p>
        </text:list-item>
      </text:list>
      <table:table table:style-name="Table104">
        <table:table-columns>
          <table:table-column table:style-name="TableColumn105"/>
        </table:table-columns>
        <table:table-row table:style-name="TableRow106">
          <table:table-cell table:style-name="TableCell107">
            <text:p text:style-name="P108">Mae CGA yn edrych ymlaen at barhau<text:s/>â’i berthynas waith gadarnhaol<text:s/>â’r<text:s/>Coleg Cymraeg Cenedlaethol<text:s/>ac i gefnogi cyflawni ei Gynllun<text:s/>Strategol.</text:p>
            <text:p text:style-name="P109">Ac yntau’n<text:s/>rheoleiddiwr annibynnol ar gyfer y gweithlu addysg yng Nghymru, gall<text:s/>CGA<text:s/>gyfrannu at gyflawni gweledigaeth ac amcanion strategol y<text:s/>Coleg, yn cynnwys trwy ei swyddogaethau rheoleiddio, ei ddata gweithlu, ei rôl mewn achredu rhaglenni hyfforddiant cychwynnol athrawon<text:s/>(HCA)<text:s/>a’i ymgysylltiad parhaus gyda phartneriaid ar draws y<text:s/>sector<text:s/>addysg.<text:s/>Gallai fod cyfleoedd hefyd i gryfhau cyfathrebu, ymgysylltu a chydweithio rhwng y<text:s/>Coleg a<text:s/>CGA<text:s/>o ran<text:s/>y<text:s/><text:s/>canlynol:<text:s/></text:p>
            <text:list text:style-name="LFO13" text:continue-numbering="true">
              <text:list-item>
                <text:p text:style-name="P110">cynllunio’r gweithlu<text:s/>a deallusrwydd<text:s/>amdano;</text:p>
              </text:list-item>
              <text:list-item>
                <text:p text:style-name="P111">deall sgiliau a gallu yn y Gymraeg o fewn y gweithlu addysg;</text:p>
              </text:list-item>
              <text:list-item>
                <text:p text:style-name="P112">nodi heriau a chyfleoedd sy’n dod i’r amlwg, a helpu sicrhau ymarfer effeithiol sy’n ymwneud<text:s/>â<text:s/>dysgu proffesiynol a datblygu’r gweithlu; a<text:s/></text:p>
              </text:list-item>
              <text:list-item>
                <text:p text:style-name="P113">datblygu gweithlu dwyieithog cynaliadwy ac sy’n briodol fedrus ar draws y<text:s/>sector<text:s/>addysg.<text:s/></text:p>
              </text:list-item>
            </text:list>
            <text:soft-page-break/>
            <text:p text:style-name="P114"><text:span text:style-name="T115">Trwy ein swyddogaethau rheoleiddio a’n rôl allweddol yn darparu deallusrwydd gweithlu, mae CGA yn casglu, yn dadansoddi ac yn defnyddio data a thystiolaeth i ddeall sgiliau Cymraeg y gweithlu addysg a llywio polisi ac ymarfer addysg ledled Cymru. Gall y deallusrwydd hwn wneud cyfraniad pwysig at gyflawni amcanion strategol y Coleg, yn enwedig y rheiny sy’n ymwneud â chynllunio’r gweithlu, llwybrau dilyniant cyfrwng Cymraeg, profiad dysgwyr a datblygu gweithluoedd dwyieithog. Yn ychwanegol, mae ein rôl mewn achredu rhaglenni HCA yn darparu mwy o gyfle i gefnogi datblygiad gweithlu cynaliadwy, o ansawdd uchel ac sy’n briodol fedrus yn y dyfodol</text:span>.</text:p>
            <text:p text:style-name="P116">Mae gan CGA rôl statudol bwysig hefyd mewn hyrwyddo gyrfaoedd yn y gweithlu addysg.<text:s/>Mae hyn yn<text:s/>alinio’n<text:s/>agos ag uchelgais y Cynllun i gynyddu argaeledd darpariaeth cyfrwng Cymraeg a dwyieithog, a sicrhau bod dysgwyr yn cael eu cefnogi gan weithlu sy’n ddigon medrus a galluog.<text:s/>Trwy hyrwyddo ein swyddogaethau gyrfaoedd a deallusrwydd<text:s/>am<text:s/>y gweithlu, rydym ni mewn sefyllfa dda i gefnogi ymwybyddiaeth o lwybrau gyrfa addysg a’r cyfleoedd i ddatblygu a defnyddio sgiliau Cymraeg trwy ddilyn gyrfa mewn addysg.<text:s/></text:p>
            <text:p text:style-name="P117">Rydym yn cydnabod y bydd angen dull cydlynus ar draws<text:s/>y<text:s/>system sy’n cynnwys ystod o sefydliadau a rhanddeiliaid ar draws y sector addysg drydyddol i gyflawni uchelgeisiau’r Cynllun.<text:s/>Felly, bydd cyfathrebu, ymgysylltu a chydweithio parhaus rhwng y Coleg, CGA a phartneriaid eraill yn bwysig wrth sicrhau bod gweithgarwch yn<text:s/>alinio, bod dyblygu yn cael ei leihau i’r eithaf, a bod ymdrechion ar y cyd yn cyfrannu at gyflawni’r Cynllun a’i weledigaeth hirdymor yn llwyddiannus.</text:p>
          </table:table-cell>
        </table:table-row>
      </table:table>
      <text:p text:style-name="P118"/>
      <text:list text:style-name="LFO11" text:continue-numbering="true">
        <text:list-item>
          <text:p text:style-name="P119">A oes gennych<text:s/>fwy o<text:s/>sylwadau ar y Cynllun<text:s/>Strategol?</text:p>
        </text:list-item>
      </text:list>
      <table:table table:style-name="Table120">
        <table:table-columns>
          <table:table-column table:style-name="TableColumn121"/>
        </table:table-columns>
        <table:table-row table:style-name="TableRow122">
          <table:table-cell table:style-name="TableCell123">
            <text:p text:style-name="P124">Dim mwy o sylwadau.<text:s/></text:p>
          </table:table-cell>
        </table:table-row>
      </table:table>
      <text:p text:style-name="Normal"><text:bookmark-start text:name="cysill"/><text:bookmark-end text:name="cysill"/></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Poppins SemiBold" svg:font-family="Poppins SemiBold" style:font-family-generic="system" style:font-pitch="variable" svg:panose-1="0 0 7 0 0 0 0 0 0 0"/>
    <style:font-face style:name="Yu Gothic Light" svg:font-family="Yu Gothic Light" style:font-family-generic="swiss" style:font-pitch="variable" svg:panose-1="2 11 3 0 0 0 0 0 0 0"/>
    <style:font-face style:name="Poppins Medium" svg:font-family="Poppins Medium" style:font-family-generic="system" style:font-pitch="variable" svg:panose-1="0 0 6 0 0 0 0 0 0 0"/>
    <style:font-face style:name="Times New Roman" svg:font-family="Times New Roman" style:font-family-generic="roman" style:font-pitch="variable" svg:panose-1="2 2 6 3 5 4 5 2 3 4"/>
    <style:font-face style:name="Poppins Light" svg:font-family="Poppins Light" style:font-family-generic="system" style:font-pitch="variable" svg:panose-1="0 0 4 0 0 0 0 0 0 0"/>
    <style:font-face style:name="Poppins" svg:font-family="Poppins" style:font-family-generic="system" style:font-pitch="variable" svg:panose-1="0 0 5 0 0 0 0 0 0 0"/>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1666in"/>
      <style:text-properties style:font-name="Poppins SemiBold" style:font-name-asian="Yu Gothic Light" style:font-name-complex="Arial" style:font-weight-complex="bold" fo:color="#312F48" fo:font-size="16pt" style:font-size-asian="16pt" style:font-size-complex="16pt" fo:hyphenate="false"/>
    </style:style>
    <style:style style:name="Heading2" style:display-name="Heading 2" style:family="paragraph" style:parent-style-name="paragraph" style:next-style-name="Normal" style:default-outline-level="2">
      <style:text-properties style:font-name="Poppins Medium" style:font-name-complex="Poppins Medium" fo:color="#312F48" fo:font-size="14pt" style:font-size-asian="14pt" style:font-size-complex="14pt" fo:hyphenate="false"/>
    </style:style>
    <style:style style:name="Heading3" style:display-name="Heading 3" style:family="paragraph" style:parent-style-name="Normal" style:next-style-name="Normal" style:default-outline-level="3">
      <style:text-properties style:font-name="Poppins Light" style:font-name-complex="Poppins Light" fo:font-size="14pt" style:font-size-asian="14pt" style:font-size-complex="14pt" fo:hyphenate="false"/>
    </style:style>
    <style:style style:name="Heading4" style:display-name="Heading 4" style:family="paragraph" style:parent-style-name="paragraph" style:next-style-name="Normal" style:default-outline-level="4">
      <style:text-properties style:font-name="Poppins Light" style:font-name-complex="Poppins Light" fo:hyphenate="false"/>
    </style:style>
    <style:style style:name="Normal" style:display-name="Normal" style:family="paragraph">
      <style:paragraph-properties style:vertical-align="baseline" fo:margin-top="0.0833in" fo:margin-bottom="0in" fo:line-height="120%" fo:margin-left="0.1972in">
        <style:tab-stops/>
      </style:paragraph-properties>
      <style:text-properties style:font-name="Poppins" style:font-name-asian="Times New Roman" style:font-name-complex="Poppins" fo:font-size="12pt" style:font-size-asian="12pt" style:font-size-complex="12pt" fo:language="cy" fo:country="GB" style:language-asian="en" style:country-asian="GB" fo:hyphenate="false"/>
    </style:style>
    <style:style style:name="DefaultParagraphFont" style:display-name="Default Paragraph Font" style:family="text"/>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Heading1Char" style:display-name="Heading 1 Char" style:family="text" style:parent-style-name="DefaultParagraphFont">
      <style:text-properties style:font-name="Poppins SemiBold" style:font-name-asian="Yu Gothic Light" style:font-name-complex="Arial" style:font-weight-complex="bold" fo:color="#312F48" fo:font-size="16pt" style:font-size-asian="16pt" style:font-size-complex="16pt" fo:language="cy" fo:country="GB"/>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Title" style:display-name="Title" style:family="paragraph" style:parent-style-name="Normal" style:next-style-name="Normal">
      <style:paragraph-properties style:contextual-spacing="true" fo:line-height="100%"/>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Poppins Medium" style:font-name-asian="Times New Roman" style:font-name-complex="Poppins Medium" fo:color="#312F48" fo:font-size="14pt" style:font-size-asian="14pt" style:font-size-complex="14pt" fo:language="cy" fo:country="GB" style:language-asian="en" style:country-asian="GB"/>
    </style:style>
    <style:style style:name="Header" style:display-name="Header" style:family="paragraph" style:parent-style-name="Normal">
      <style:paragraph-properties fo:line-height="100%">
        <style:tab-stops>
          <style:tab-stop style:type="center" style:position="2.9368in"/>
          <style:tab-stop style:type="right" style:position="6.070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line-height="100%">
        <style:tab-stops>
          <style:tab-stop style:type="center" style:position="2.9368in"/>
          <style:tab-stop style:type="right" style:position="6.0708in"/>
        </style:tab-stops>
      </style:paragraph-properties>
      <style:text-properties fo:hyphenate="false"/>
    </style:style>
    <style:style style:name="FooterChar" style:display-name="Footer Char" style:family="text" style:parent-style-name="DefaultParagraphFont"/>
    <style:style style:name="paragraph" style:display-name="paragraph" style:family="paragraph" style:parent-style-name="Normal">
      <style:paragraph-properties fo:margin-top="0.0694in" fo:margin-bottom="0.0694in" fo:line-height="100%"/>
      <style:text-properties style:font-name="Times New Roman" style:font-name-complex="Times New Roman" fo:hyphenate="false"/>
    </style:style>
    <style:style style:name="normaltextrun" style:display-name="normaltextrun" style:family="text" style:parent-style-name="DefaultParagraphFont"/>
    <style:style style:name="eop" style:display-name="eop" style:family="text" style:parent-style-name="DefaultParagraphFont"/>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Mention" style:display-name="Mention" style:family="text" style:parent-style-name="DefaultParagraphFont">
      <style:text-properties fo:color="#2B579A" fo:background-color="#E1DFDD"/>
    </style:style>
    <style:style style:name="Revision" style:display-name="Revision" style:family="paragraph">
      <style:paragraph-properties fo:margin-bottom="0in" fo:line-height="100%"/>
      <style:text-properties fo:hyphenate="false"/>
    </style:style>
    <style:style style:name="ui-provider" style:display-name="ui-provider" style:family="text" style:parent-style-name="DefaultParagraphFont"/>
    <style:style style:name="Pwyntbwled" style:display-name="Pwynt bwled" style:family="paragraph" style:parent-style-name="ListParagraph" style:list-style-name="LFO2">
      <style:text-properties fo:hyphenate="false"/>
    </style:style>
    <style:style style:name="ListParagraphChar" style:display-name="List Paragraph Char" style:family="text" style:parent-style-name="DefaultParagraphFont">
      <style:text-properties style:font-name="Poppins" style:font-name-asian="Times New Roman" style:font-name-complex="Poppins" fo:font-size="12pt" style:font-size-asian="12pt" style:font-size-complex="12pt" fo:language="cy" fo:country="GB" style:language-asian="en" style:country-asian="GB"/>
    </style:style>
    <style:style style:name="PwyntbwledNod" style:display-name="Pwynt bwled Nod" style:family="text" style:parent-style-name="ListParagraphChar">
      <style:text-properties style:font-name="Poppins" style:font-name-asian="Times New Roman" style:font-name-complex="Poppins" fo:font-size="12pt" style:font-size-asian="12pt" style:font-size-complex="12pt" fo:language="cy" fo:country="GB" style:language-asian="en" style:country-asian="GB"/>
    </style:style>
    <style:style style:name="Heading3Char" style:display-name="Heading 3 Char" style:family="text" style:parent-style-name="DefaultParagraphFont">
      <style:text-properties style:font-name="Poppins Light" style:font-name-asian="Times New Roman" style:font-name-complex="Poppins Light" fo:font-size="14pt" style:font-size-asian="14pt" style:font-size-complex="14pt" fo:language="cy" fo:country="GB" style:language-asian="en" style:country-asian="GB"/>
    </style:style>
    <style:style style:name="Heading4Char" style:display-name="Heading 4 Char" style:family="text" style:parent-style-name="DefaultParagraphFont">
      <style:text-properties style:font-name="Poppins Light" style:font-name-asian="Times New Roman" style:font-name-complex="Poppins Light" fo:font-size="12pt" style:font-size-asian="12pt" style:font-size-complex="12pt" fo:language="cy" fo:country="GB" style:language-asian="en" style:country-asian="GB"/>
    </style:style>
    <style:style style:name="NormalWeb" style:display-name="Normal (Web)" style:family="paragraph" style:parent-style-name="Normal">
      <style:paragraph-properties style:vertical-align="auto" fo:margin-top="0.0694in" fo:margin-bottom="0.0694in" fo:line-height="100%" fo:margin-left="0in">
        <style:tab-stops/>
      </style:paragraph-properties>
      <style:text-properties style:font-name="Times New Roman" style:font-name-complex="Times New Roman" fo:language="en" fo:country="GB" fo:hyphenate="false"/>
    </style:style>
    <style:style style:name="FootnoteText" style:display-name="Footnote Text" style:family="paragraph" style:parent-style-name="Normal">
      <style:paragraph-properties fo:margin-top="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style:font-name="Poppins" style:font-name-asian="Times New Roman" style:font-name-complex="Poppins" fo:font-size="10pt" style:font-size-asian="10pt" style:font-size-complex="10pt" fo:language="cy" fo:country="GB" style:language-asian="en" style:country-asian="GB"/>
    </style:style>
    <style:style style:name="FootnoteReference" style:display-name="Footnote Reference" style:family="text" style:parent-style-name="DefaultParagraphFont">
      <style:text-properties style:text-position="super 63.6%"/>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fo:font-size="10pt" style:font-size-asian="10pt"/>
    </style:style>
    <style:style style:name="WW_CharLFO4LVL2" style:family="text">
      <style:text-properties style:font-name="Symbol" fo:font-size="10pt" style:font-size-asian="10pt"/>
    </style:style>
    <style:style style:name="WW_CharLFO4LVL3" style:family="text">
      <style:text-properties style:font-name="Symbol" fo:font-size="10pt" style:font-size-asian="10pt"/>
    </style:style>
    <style:style style:name="WW_CharLFO4LVL4" style:family="text">
      <style:text-properties style:font-name="Symbol" fo:font-size="10pt" style:font-size-asian="10pt"/>
    </style:style>
    <style:style style:name="WW_CharLFO4LVL5" style:family="text">
      <style:text-properties style:font-name="Symbol" fo:font-size="10pt" style:font-size-asian="10pt"/>
    </style:style>
    <style:style style:name="WW_CharLFO4LVL6" style:family="text">
      <style:text-properties style:font-name="Symbol" fo:font-size="10pt" style:font-size-asian="10pt"/>
    </style:style>
    <style:style style:name="WW_CharLFO4LVL7" style:family="text">
      <style:text-properties style:font-name="Symbol" fo:font-size="10pt" style:font-size-asian="10pt"/>
    </style:style>
    <style:style style:name="WW_CharLFO4LVL8" style:family="text">
      <style:text-properties style:font-name="Symbol" fo:font-size="10pt" style:font-size-asian="10pt"/>
    </style:style>
    <style:style style:name="WW_CharLFO4LVL9" style:family="text">
      <style:text-properties style:font-name="Symbol" fo:font-size="10pt" style:font-size-asian="10pt"/>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style:style>
    <style:style style:name="WW_CharLFO9LVL2" style:family="text">
      <style:text-properties style:font-name="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style>
    <style:style style:name="WW_CharLFO9LVL9" style:family="text">
      <style:text-properties style:font-name="Wingdings"/>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Courier New" style:font-name-complex="Courier New"/>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6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6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1">
      <text:list-level-style-number text:level="1" style:num-suffix="." style:num-list-format-name="NLF0" style:num-format="1">
        <style:list-level-properties text:space-before="0.4472in" text:min-label-width="0.25in" text:list-level-position-and-space-mode="label-alignment">
          <style:list-level-label-alignment text:label-followed-by="listtab" fo:margin-left="0.6972in" fo:text-indent="-0.25in"/>
        </style:list-level-properties>
      </text:list-level-style-number>
      <text:list-level-style-number text:level="2" style:num-suffix="." style:num-list-format-name="NLF0" style:num-format="a" style:num-letter-sync="true">
        <style:list-level-properties text:space-before="0.9472in" text:min-label-width="0.25in" text:list-level-position-and-space-mode="label-alignment">
          <style:list-level-label-alignment text:label-followed-by="listtab" fo:margin-left="1.1972in" fo:text-indent="-0.25in"/>
        </style:list-level-properties>
      </text:list-level-style-number>
      <text:list-level-style-number text:level="3" style:num-suffix="." style:num-list-format-name="NLF0" style:num-format="i">
        <style:list-level-properties fo:text-align="end" text:space-before="1.5722in" text:min-label-width="0.125in" text:list-level-position-and-space-mode="label-alignment">
          <style:list-level-label-alignment text:label-followed-by="listtab" fo:margin-left="1.6972in" fo:text-indent="-0.125in"/>
        </style:list-level-properties>
      </text:list-level-style-number>
      <text:list-level-style-number text:level="4" style:num-suffix="." style:num-list-format-name="NLF0" style:num-format="1">
        <style:list-level-properties text:space-before="1.9472in" text:min-label-width="0.25in" text:list-level-position-and-space-mode="label-alignment">
          <style:list-level-label-alignment text:label-followed-by="listtab" fo:margin-left="2.1972in" fo:text-indent="-0.25in"/>
        </style:list-level-properties>
      </text:list-level-style-number>
      <text:list-level-style-number text:level="5" style:num-suffix="." style:num-list-format-name="NLF0" style:num-format="a" style:num-letter-sync="true">
        <style:list-level-properties text:space-before="2.4472in" text:min-label-width="0.25in" text:list-level-position-and-space-mode="label-alignment">
          <style:list-level-label-alignment text:label-followed-by="listtab" fo:margin-left="2.6972in" fo:text-indent="-0.25in"/>
        </style:list-level-properties>
      </text:list-level-style-number>
      <text:list-level-style-number text:level="6" style:num-suffix="." style:num-list-format-name="NLF0" style:num-format="i">
        <style:list-level-properties fo:text-align="end" text:space-before="3.0722in" text:min-label-width="0.125in" text:list-level-position-and-space-mode="label-alignment">
          <style:list-level-label-alignment text:label-followed-by="listtab" fo:margin-left="3.1972in" fo:text-indent="-0.125in"/>
        </style:list-level-properties>
      </text:list-level-style-number>
      <text:list-level-style-number text:level="7" style:num-suffix="." style:num-list-format-name="NLF0" style:num-format="1">
        <style:list-level-properties text:space-before="3.4472in" text:min-label-width="0.25in" text:list-level-position-and-space-mode="label-alignment">
          <style:list-level-label-alignment text:label-followed-by="listtab" fo:margin-left="3.6972in" fo:text-indent="-0.25in"/>
        </style:list-level-properties>
      </text:list-level-style-number>
      <text:list-level-style-number text:level="8" style:num-suffix="." style:num-list-format-name="NLF0" style:num-format="a" style:num-letter-sync="true">
        <style:list-level-properties text:space-before="3.9472in" text:min-label-width="0.25in" text:list-level-position-and-space-mode="label-alignment">
          <style:list-level-label-alignment text:label-followed-by="listtab" fo:margin-left="4.1972in" fo:text-indent="-0.25in"/>
        </style:list-level-properties>
      </text:list-level-style-number>
      <text:list-level-style-number text:level="9" style:num-suffix="." style:num-list-format-name="NLF0" style:num-format="i">
        <style:list-level-properties fo:text-align="end" text:space-before="4.5722in" text:min-label-width="0.125in" text:list-level-position-and-space-mode="label-alignment">
          <style:list-level-label-alignment text:label-followed-by="listtab" fo:margin-left="4.6972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1in" fo:margin-left="0.5in" fo:margin-bottom="0.2756in" fo:margin-right="0.5in" style:num-format="1" style:writing-mode="lr-tb">
        <style:footnote-sep style:width="0.007in" style:rel-width="33%" style:color="#000000" style:line-style="solid" style:adjustment="left"/>
      </style:page-layout-properties>
      <style:header-style>
        <style:header-footer-properties style:dynamic-spacing="true" fo:min-height="0.9847in"/>
      </style:header-style>
      <style:footer-style>
        <style:header-footer-properties style:dynamic-spacing="true" fo:min-height="0.2243in"/>
      </style:footer-style>
    </style:page-layout>
    <style:style style:name="TableColumn3" style:family="table-column">
      <style:table-column-properties style:column-width="2.2645in"/>
    </style:style>
    <style:style style:name="TableColumn4" style:family="table-column">
      <style:table-column-properties style:column-width="4.4298in"/>
    </style:style>
    <style:style style:name="TableColumn5" style:family="table-column">
      <style:table-column-properties style:column-width="0.5902in"/>
    </style:style>
    <style:style style:name="Table2" style:family="table">
      <style:table-properties style:width="7.2847in" fo:margin-left="0in" table:align="left"/>
    </style:style>
    <style:style style:name="TableRow6" style:family="table-row">
      <style:table-row-properties/>
    </style:style>
    <style:style style:name="TableCell7" style:family="table-cell">
      <style:table-cell-properties fo:border-top="0.0069in solid #000000" fo:border-left="none" fo:border-bottom="0.0069in solid #000000" fo:border-right="none" style:writing-mode="lr-tb" fo:padding-top="0.118in" fo:padding-left="0.075in" fo:padding-bottom="0in" fo:padding-right="0.075in"/>
    </style:style>
    <style:style style:name="TableCell8" style:family="table-cell">
      <style:table-cell-properties fo:border-top="0.0069in solid #000000" fo:border-left="none" fo:border-bottom="0.0069in solid #000000" fo:border-right="none" style:writing-mode="lr-tb" fo:padding-top="0.118in" fo:padding-left="0.075in" fo:padding-bottom="0in" fo:padding-right="0.075in"/>
    </style:style>
    <style:style style:name="TableCell9" style:family="table-cell">
      <style:table-cell-properties fo:border-top="0.0069in solid #000000" fo:border-left="none" fo:border-bottom="0.0069in solid #000000" fo:border-right="none" style:writing-mode="lr-tb" fo:padding-top="0.118in" fo:padding-left="0.075in" fo:padding-bottom="0in" fo:padding-right="0.075in"/>
    </style:style>
    <style:style style:name="T10" style:parent-style-name="DefaultParagraphFont" style:family="text">
      <style:text-properties style:font-name-asian="Yu Gothic Light"/>
    </style:style>
    <style:style style:name="P11" style:parent-style-name="Footer" style:family="paragraph">
      <style:text-properties fo:color="#767171" fo:font-size="10pt" style:font-size-asian="10pt" style:font-size-complex="10pt"/>
    </style:style>
    <style:style style:family="graphic" style:name="a0" style:parent-style-name="Graphics">
      <style:graphic-properties fo:border="none" fo:background-color="transparent" style:wrap="run-through" style:run-through="foreground" style:horizontal-rel="paragraph" style:vertical-rel="paragraph" style:horizontal-pos="from-left" style:vertical-pos="from-top"/>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Header"><draw:frame draw:z-index="251658240" draw:style-name="a0" draw:name="Picture 721168807" text:anchor-type="paragraph" svg:x="0.00234in" svg:y="0.00347in" svg:width="1.72222in" svg:height="0.34185in" style:rel-width="scale" style:rel-height="scale"><draw:image xlink:href="media/image1.png" xlink:type="simple" xlink:show="embed" xlink:actuate="onLoad"/><svg:title/><svg:desc>A close up of a logo

Description automatically generated</svg:desc></draw:frame></text:p>
              <text:p text:style-name="Header"/>
            </table:table-cell>
            <table:table-cell table:style-name="TableCell8">
              <text:p text:style-name="Header">FFURFLEN YMGYNGHORI AR GYFER CYNLLUN STRATEGOL Y<text:s/>COLEG CYMRAEG<text:s/>CENEDLAETHOL<text:s/>2026-31</text:p>
            </table:table-cell>
            <table:table-cell table:style-name="TableCell9">
              <text:p text:style-name="Normal"><text:span text:style-name="T10"><text:page-number text:fixed="false">1</text:page-number></text:span></text:p>
            </table:table-cell>
          </table:table-row>
        </table:table>
        <text:p text:style-name="Normal"/>
      </style:header>
      <style:footer>
        <text:p text:style-name="P11"/>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Joanna Evans</meta:initial-creator>
    <dc:creator>Jess Tippins</dc:creator>
    <meta:creation-date>2026-09-11T11:41:00Z</meta:creation-date>
    <dc:date>2026-09-11T11:41:00Z</dc:date>
    <meta:template xlink:href="Normal" xlink:type="simple"/>
    <meta:editing-cycles>2</meta:editing-cycles>
    <meta:editing-duration>PT0S</meta:editing-duration>
    <meta:user-defined meta:name="ContentTypeId">0x010100771C3EC112FEF74D9AD46E1A945F2D3D</meta:user-defined>
    <meta:user-defined meta:name="MediaServiceImageTags"/>
    <meta:document-statistic meta:page-count="9" meta:paragraph-count="36" meta:word-count="2731" meta:character-count="18267" meta:row-count="129" meta:non-whitespace-character-count="15572"/>
  </office:meta>
</office:document-meta>
</file>